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2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2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03:1310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22:1157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31:2728</text:p>
          </table:table-cell>
          <table:table-cell office:value-type="string" table:number-columns-spanned="3" table:number-rows-spanned="1" table:style-name="ce15">
            <text:p>19966958.5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60206:103</text:p>
          </table:table-cell>
          <table:table-cell office:value-type="string" table:number-columns-spanned="3" table:number-rows-spanned="1" table:style-name="ce15">
            <text:p>957685.9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70204:164</text:p>
          </table:table-cell>
          <table:table-cell office:value-type="string" table:number-columns-spanned="3" table:number-rows-spanned="1" table:style-name="ce15">
            <text:p>740405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80105:572</text:p>
          </table:table-cell>
          <table:table-cell office:value-type="string" table:number-columns-spanned="3" table:number-rows-spanned="1" table:style-name="ce15">
            <text:p>200615.6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80602:387</text:p>
          </table:table-cell>
          <table:table-cell office:value-type="string" table:number-columns-spanned="3" table:number-rows-spanned="1" table:style-name="ce15">
            <text:p>130424.2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30501:1186</text:p>
          </table:table-cell>
          <table:table-cell office:value-type="string" table:number-columns-spanned="3" table:number-rows-spanned="1" table:style-name="ce15">
            <text:p>141947.91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201:3744</text:p>
          </table:table-cell>
          <table:table-cell office:value-type="string" table:number-columns-spanned="3" table:number-rows-spanned="1" table:style-name="ce15">
            <text:p>63660.3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722:1339</text:p>
          </table:table-cell>
          <table:table-cell office:value-type="string" table:number-columns-spanned="3" table:number-rows-spanned="1" table:style-name="ce15">
            <text:p>90337.2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3:070102:972</text:p>
          </table:table-cell>
          <table:table-cell office:value-type="string" table:number-columns-spanned="3" table:number-rows-spanned="1" table:style-name="ce15">
            <text:p>30278.0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3:070102:973</text:p>
          </table:table-cell>
          <table:table-cell office:value-type="string" table:number-columns-spanned="3" table:number-rows-spanned="1" table:style-name="ce15">
            <text:p>30516.4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4:010303:5914</text:p>
          </table:table-cell>
          <table:table-cell office:value-type="string" table:number-columns-spanned="3" table:number-rows-spanned="1" table:style-name="ce15">
            <text:p>1489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4:010303:5915</text:p>
          </table:table-cell>
          <table:table-cell office:value-type="string" table:number-columns-spanned="3" table:number-rows-spanned="1" table:style-name="ce15">
            <text:p>1489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4:010303:5916</text:p>
          </table:table-cell>
          <table:table-cell office:value-type="string" table:number-columns-spanned="3" table:number-rows-spanned="1" table:style-name="ce15">
            <text:p>1489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00000:630</text:p>
          </table:table-cell>
          <table:table-cell office:value-type="string" table:number-columns-spanned="3" table:number-rows-spanned="1" table:style-name="ce15">
            <text:p>498426034.9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5:100103:81</text:p>
          </table:table-cell>
          <table:table-cell office:value-type="string" table:number-columns-spanned="3" table:number-rows-spanned="1" table:style-name="ce15">
            <text:p>65800.3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5:100901:225</text:p>
          </table:table-cell>
          <table:table-cell office:value-type="string" table:number-columns-spanned="3" table:number-rows-spanned="1" table:style-name="ce15">
            <text:p>450833.0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6:070108:251</text:p>
          </table:table-cell>
          <table:table-cell office:value-type="string" table:number-columns-spanned="3" table:number-rows-spanned="1" table:style-name="ce15">
            <text:p>117338.4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6:080105:139</text:p>
          </table:table-cell>
          <table:table-cell office:value-type="string" table:number-columns-spanned="3" table:number-rows-spanned="1" table:style-name="ce15">
            <text:p>153660.7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6:080205:370</text:p>
          </table:table-cell>
          <table:table-cell office:value-type="string" table:number-columns-spanned="3" table:number-rows-spanned="1" table:style-name="ce15">
            <text:p>42518.7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7:070101:243</text:p>
          </table:table-cell>
          <table:table-cell office:value-type="string" table:number-columns-spanned="3" table:number-rows-spanned="1" table:style-name="ce15">
            <text:p>102233.4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7:070101:244</text:p>
          </table:table-cell>
          <table:table-cell office:value-type="string" table:number-columns-spanned="3" table:number-rows-spanned="1" table:style-name="ce15">
            <text:p>164291.4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7:090602:144</text:p>
          </table:table-cell>
          <table:table-cell office:value-type="string" table:number-columns-spanned="3" table:number-rows-spanned="1" table:style-name="ce15">
            <text:p>1156530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8:020201:258</text:p>
          </table:table-cell>
          <table:table-cell office:value-type="string" table:number-columns-spanned="3" table:number-rows-spanned="1" table:style-name="ce15">
            <text:p>4205369.1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9:100104:1295</text:p>
          </table:table-cell>
          <table:table-cell office:value-type="string" table:number-columns-spanned="3" table:number-rows-spanned="1" table:style-name="ce15">
            <text:p>146282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9:100115:12</text:p>
          </table:table-cell>
          <table:table-cell office:value-type="string" table:number-columns-spanned="3" table:number-rows-spanned="1" table:style-name="ce15">
            <text:p>91146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9:100202:240</text:p>
          </table:table-cell>
          <table:table-cell office:value-type="string" table:number-columns-spanned="3" table:number-rows-spanned="1" table:style-name="ce15">
            <text:p>117680.9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010901:498</text:p>
          </table:table-cell>
          <table:table-cell office:value-type="string" table:number-columns-spanned="3" table:number-rows-spanned="1" table:style-name="ce15">
            <text:p>50524.9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030120:20</text:p>
          </table:table-cell>
          <table:table-cell office:value-type="string" table:number-columns-spanned="3" table:number-rows-spanned="1" table:style-name="ce15">
            <text:p>243601.9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040110:1</text:p>
          </table:table-cell>
          <table:table-cell office:value-type="string" table:number-columns-spanned="3" table:number-rows-spanned="1" table:style-name="ce15">
            <text:p>230479.9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040302:3821</text:p>
          </table:table-cell>
          <table:table-cell office:value-type="string" table:number-columns-spanned="3" table:number-rows-spanned="1" table:style-name="ce15">
            <text:p>144044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0:040302:3822</text:p>
          </table:table-cell>
          <table:table-cell office:value-type="string" table:number-columns-spanned="3" table:number-rows-spanned="1" table:style-name="ce15">
            <text:p>143737.3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10:040302:3823</text:p>
          </table:table-cell>
          <table:table-cell office:value-type="string" table:number-columns-spanned="3" table:number-rows-spanned="1" table:style-name="ce15">
            <text:p>144249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10:040302:3824</text:p>
          </table:table-cell>
          <table:table-cell office:value-type="string" table:number-columns-spanned="3" table:number-rows-spanned="1" table:style-name="ce15">
            <text:p>143634.9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10:040302:3825</text:p>
          </table:table-cell>
          <table:table-cell office:value-type="string" table:number-columns-spanned="3" table:number-rows-spanned="1" table:style-name="ce15">
            <text:p>14383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10:050139:248</text:p>
          </table:table-cell>
          <table:table-cell office:value-type="string" table:number-columns-spanned="3" table:number-rows-spanned="1" table:style-name="ce15">
            <text:p>170782.0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10:050201:5707</text:p>
          </table:table-cell>
          <table:table-cell office:value-type="string" table:number-columns-spanned="3" table:number-rows-spanned="1" table:style-name="ce15">
            <text:p>193503.3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10:050306:1273</text:p>
          </table:table-cell>
          <table:table-cell office:value-type="string" table:number-columns-spanned="3" table:number-rows-spanned="1" table:style-name="ce15">
            <text:p>180094.0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11:000000:688</text:p>
          </table:table-cell>
          <table:table-cell office:value-type="string" table:number-columns-spanned="3" table:number-rows-spanned="1" table:style-name="ce15">
            <text:p>6184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11:020110:444</text:p>
          </table:table-cell>
          <table:table-cell office:value-type="string" table:number-columns-spanned="3" table:number-rows-spanned="1" table:style-name="ce15">
            <text:p>105846.8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11:040108:15</text:p>
          </table:table-cell>
          <table:table-cell office:value-type="string" table:number-columns-spanned="3" table:number-rows-spanned="1" table:style-name="ce15">
            <text:p>111828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11:110702:112</text:p>
          </table:table-cell>
          <table:table-cell office:value-type="string" table:number-columns-spanned="3" table:number-rows-spanned="1" table:style-name="ce15">
            <text:p>42.5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70204:14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130401:1456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130401:329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130401:379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722:133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4:070401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70401:36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6:070104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9:100115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9:100117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1:000000:100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1:000000:104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1:000000:107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1:000000:14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1:000000:190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1:000000:192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00000:38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00000:62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00000:6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000000:66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00000:87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00000:90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000000:9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000000:9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1:010202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1:010202: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010211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010211:2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1:010211:2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1:01021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1:010211:2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1:010211:7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1:010212:3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1:010212:9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1:010212:9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1:010219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1:010219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1:010219:1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1:010219:2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1:010219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1:010219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1:010219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11:010219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11:010219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1:010219:8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1:010219:8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11:010219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11:010220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11:010220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11:010220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11:010220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11:010220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11:010220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11:010220: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1:010220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1:010220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1:010220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11:010223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11:010223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11:010223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11:010223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11:010223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11:010223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11:010223:2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11:010223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11:010223:3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11:010223:3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11:010223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11:010223:5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11:010223:5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11:010223:6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11:010223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11:010227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11:010227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11:010227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11:010227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11:010227: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11:010227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11:010227:2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11:010227:2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11:010227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11:010227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11:010227: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11:010227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11:010227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11:010227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11:010227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11:010230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11:010230:16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11:010230: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11:010230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11:010230:4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11:010230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11:010230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11:010232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11:01023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11:010232:16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11:010232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11:010232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11:010232:3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11:010232:3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11:010232:3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11:010232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11:010232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11:010232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11:010233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11:010233: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11:010233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11:010233:2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11:010233:3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11:010233:3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11:010233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11:010233:4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11:010233:4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11:010233:4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11:010233:5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11:010233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11:010234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11:010234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11:010234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11:010234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11:010234: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11:010234: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11:010234: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11:010234: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11:01023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11:010234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11:010234:2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11:010234:2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11:010234:2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11:010234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11:010234:3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11:010234:3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11:010234:3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11:010234:3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11:010234:3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11:010234:3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11:010234:3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11:010234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11:010234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11:010234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11:010234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11:010235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11:0103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11:010302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11:0103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11:010302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11:010304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11:010304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11:010304:12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11:010304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11:010304: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11:010304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11:010304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11:010304: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11:01030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11:010304:2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11:010304:36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11:010304:36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11:010304:37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11:010304:40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11:010304:4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11:010304:4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11:010304:4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11:010304:4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11:010304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11:010304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11:010304:8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11:010304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11:010304:9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11:010304:9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11:010311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11:010311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11:010311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11:010311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11:01031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11:010311:14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11:010311:15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11:010311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11:01031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11:010311: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11:010311:1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11:010311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11:010311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11:010311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11:010311: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11:010311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11:010311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11:01031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11:01031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11:010312: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11:01031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11:01031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11:010312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11:010313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11:010313: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11:010313:4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11:010319: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11:010319:2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11:010319:2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11:010322: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11:01032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11:010322: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11:01032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11:010323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11:010325: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11:010325:3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11:010325:31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11:010325:3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11:010325:3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11:010325: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11:010327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11:010327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11:010327:1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11:010327:1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11:010327:1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11:010327:16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11:010327: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11:010327: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11:010327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11:010327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11:010327: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11:010327:5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11:010327: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11:010327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11:010327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11:010328:1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11:010328:1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11:010328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11:010328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11:010328: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11:010329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11:010330:2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11:010330: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11:010330: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11:010334: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11:01033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11:010334: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11:040108: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11:120501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11:1205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11:1205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11:1205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11:120501:4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815e1f825698b14ca7149da622a036739316ed92a01f8e3763d96b01164c7b72a7d10b18c336b0ce293488f4f5e7a96a6c2d15223bc9c1f4f98a11a7809e732d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27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2T10:09:23Z</meta:creation-date>
    <dc:date>2026-09-02T10:09:23Z</dc:date>
  </office:meta>
</office:document-meta>
</file>